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Fonts/Font_Linux_Libertine_G_1.ttf" manifest:media-type="application/x-font-ttf"/>
  <manifest:file-entry manifest:full-path="Fonts/Font_Linux_Libertine_G_2.ttf" manifest:media-type="application/x-font-ttf"/>
  <manifest:file-entry manifest:full-path="Fonts/Font_Linux_Libertine_G_3.ttf" manifest:media-type="application/x-font-ttf"/>
  <manifest:file-entry manifest:full-path="Fonts/Font_Linux_Libertine_G_4.ttf" manifest:media-type="application/x-font-tt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oto Sans Symbols" svg:font-family="'Noto Sans Symbols'" style:font-family-generic="system" style:font-pitch="variable"/>
    <style:font-face style:name="Play" svg:font-family="Play" style:font-family-generic="roman" style:font-pitch="variable"/>
    <style:font-face style:name="Play1" svg:font-family="Play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text-align="center" style:justify-single-word="false" style:page-number="1"/>
      <style:text-properties style:font-name="Calibri" fo:font-size="16pt" fo:font-weight="bold" style:font-name-asian="Calibri1" style:font-size-asian="16pt" style:font-weight-asian="bold" style:font-name-complex="Calibri1" style:font-size-complex="16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Calibri" fo:font-size="16pt" fo:font-weight="bold" style:font-name-asian="Calibri1" style:font-size-asian="16pt" style:font-weight-asian="bold" style:font-name-complex="Calibri1" style:font-size-complex="16pt" style:font-weight-complex="bold"/>
    </style:style>
    <style:style style:name="P3" style:family="paragraph" style:parent-style-name="Standard">
      <style:text-properties style:font-name="Calibri" fo:font-weight="bold" style:font-name-asian="Calibri1" style:font-weight-asian="bold" style:font-name-complex="Calibri1" style:font-weight-complex="bold"/>
    </style:style>
    <style:style style:name="P4" style:family="paragraph" style:parent-style-name="Standard">
      <style:paragraph-properties fo:line-height="100%"/>
      <style:text-properties style:font-name="Calibri" fo:font-weight="bold" style:font-name-asian="Calibri1" style:font-weight-asian="bold" style:font-name-complex="Calibri1" style:font-weight-complex="bold"/>
    </style:style>
    <style:style style:name="P5" style:family="paragraph" style:parent-style-name="Standard" style:list-style-name="WWNum2">
      <style:paragraph-properties fo:margin-left="1.27cm" fo:margin-right="0cm" fo:margin-top="0cm" fo:margin-bottom="0cm" style:contextual-spacing="false" fo:line-height="100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bold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P6" style:family="paragraph" style:parent-style-name="Standard" style:list-style-name="WWNum2">
      <style:paragraph-properties fo:margin-left="2.54cm" fo:margin-right="0cm" fo:margin-top="0cm" fo:margin-bottom="0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normal" style:font-name-asian="Calibri1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P7" style:family="paragraph" style:parent-style-name="Standard" style:list-style-name="WWNum2">
      <style:paragraph-properties fo:margin-left="2.54cm" fo:margin-right="0cm" fo:margin-top="0cm" fo:margin-bottom="0.282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normal" style:font-name-asian="Calibri1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P8" style:family="paragraph" style:parent-style-name="Standard" style:list-style-name="WWNum2">
      <style:paragraph-properties fo:margin-left="2.54cm" fo:margin-right="0cm" fo:margin-top="0cm" fo:margin-bottom="0.282cm" style:contextual-spacing="false" fo:line-height="100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normal" style:font-name-asian="Calibri1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P9" style:family="paragraph" style:parent-style-name="Standard" style:list-style-name="WWNum2">
      <style:paragraph-properties fo:margin-left="1.27cm" fo:margin-right="0cm" fo:margin-top="0cm" fo:margin-bottom="0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</style:style>
    <style:style style:name="P10" style:family="paragraph" style:parent-style-name="Standard" style:list-style-name="WWNum3">
      <style:paragraph-properties fo:margin-left="1.27cm" fo:margin-right="0cm" fo:margin-top="0cm" fo:margin-bottom="0cm" style:contextual-spacing="false" fo:line-height="100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bold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P11" style:family="paragraph" style:parent-style-name="Standard" style:list-style-name="WWNum3">
      <style:paragraph-properties fo:margin-left="2.54cm" fo:margin-right="0cm" fo:margin-top="0cm" fo:margin-bottom="0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normal" style:font-name-asian="Calibri1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P12" style:family="paragraph" style:parent-style-name="Standard" style:list-style-name="WWNum3">
      <style:paragraph-properties fo:margin-left="2.54cm" fo:margin-right="0cm" fo:margin-top="0cm" fo:margin-bottom="0.282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normal" style:font-name-asian="Calibri1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P13" style:family="paragraph" style:parent-style-name="Standard" style:list-style-name="WWNum3">
      <style:paragraph-properties fo:margin-left="2.54cm" fo:margin-right="0cm" fo:margin-top="0cm" fo:margin-bottom="0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</style:style>
    <style:style style:name="P14" style:family="paragraph" style:parent-style-name="Standard" style:list-style-name="WWNum3">
      <style:paragraph-properties fo:margin-left="1.27cm" fo:margin-right="0cm" fo:margin-top="0cm" fo:margin-bottom="0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bold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P15" style:family="paragraph" style:parent-style-name="Standard" style:list-style-name="WWNum3">
      <style:paragraph-properties fo:margin-left="2.529cm" fo:margin-right="0cm" fo:margin-top="0cm" fo:margin-bottom="0cm" style:contextual-spacing="false" fo:line-height="115%" fo:text-align="left" style:justify-single-word="false" fo:keep-together="auto" fo:orphans="2" fo:widows="2" fo:text-indent="-0.63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normal" style:font-name-asian="Calibri1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P16" style:family="paragraph" style:parent-style-name="Standard" style:list-style-name="WWNum4">
      <style:paragraph-properties fo:margin-left="1.27cm" fo:margin-right="0cm" fo:margin-top="0cm" fo:margin-bottom="0cm" style:contextual-spacing="false" fo:line-height="100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bold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P17" style:family="paragraph" style:parent-style-name="Standard" style:list-style-name="WWNum4">
      <style:paragraph-properties fo:margin-left="2.54cm" fo:margin-right="0cm" fo:margin-top="0cm" fo:margin-bottom="0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normal" style:font-name-asian="Calibri1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P18" style:family="paragraph" style:parent-style-name="Standard" style:list-style-name="WWNum4">
      <style:paragraph-properties fo:margin-left="2.54cm" fo:margin-right="0cm" fo:margin-top="0cm" fo:margin-bottom="0.282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normal" style:font-name-asian="Calibri1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P19" style:family="paragraph" style:parent-style-name="Standard" style:list-style-name="WWNum4">
      <style:paragraph-properties fo:margin-left="1.27cm" fo:margin-right="0cm" fo:margin-top="0cm" fo:margin-bottom="0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bold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P20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keep-together="auto" fo:orphans="2" fo:widows="2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bold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P21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keep-together="auto" fo:orphans="2" fo:widows="2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bold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P22" style:family="paragraph" style:parent-style-name="Standard" style:list-style-name="WWNum11">
      <style:paragraph-properties fo:margin-left="1.27cm" fo:margin-right="0cm" fo:margin-top="0cm" fo:margin-bottom="0cm" style:contextual-spacing="false" fo:line-height="100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bold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P23" style:family="paragraph" style:parent-style-name="Standard" style:list-style-name="WWNum6">
      <style:paragraph-properties fo:margin-left="2.54cm" fo:margin-right="0cm" fo:margin-top="0cm" fo:margin-bottom="0cm" style:contextual-spacing="false" fo:line-height="100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normal" style:font-name-asian="Calibri1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P24" style:family="paragraph" style:parent-style-name="Standard" style:list-style-name="WWNum6">
      <style:paragraph-properties fo:margin-left="2.54cm" fo:margin-right="0cm" fo:margin-top="0cm" fo:margin-bottom="0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normal" style:font-name-asian="Calibri1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P25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keep-together="auto" fo:orphans="2" fo:widows="2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normal" style:font-name-asian="Calibri1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P26" style:family="paragraph" style:parent-style-name="Standard" style:list-style-name="WWNum1">
      <style:paragraph-properties fo:margin-left="1.27cm" fo:margin-right="0cm" fo:margin-top="0cm" fo:margin-bottom="0cm" style:contextual-spacing="false" fo:line-height="100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bold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P27" style:family="paragraph" style:parent-style-name="Standard" style:list-style-name="WWNum1">
      <style:paragraph-properties fo:margin-left="2.54cm" fo:margin-right="0cm" fo:margin-top="0cm" fo:margin-bottom="0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normal" style:font-name-asian="Calibri1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P28" style:family="paragraph" style:parent-style-name="Standard" style:list-style-name="WWNum1">
      <style:paragraph-properties fo:margin-left="1.27cm" fo:margin-right="0cm" fo:margin-top="0cm" fo:margin-bottom="0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bold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P29" style:family="paragraph" style:parent-style-name="Standard" style:list-style-name="WWNum1">
      <style:paragraph-properties fo:margin-left="2.54cm" fo:margin-right="0cm" fo:margin-top="0cm" fo:margin-bottom="0.282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normal" style:font-name-asian="Calibri1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P30" style:family="paragraph" style:parent-style-name="Standard" style:list-style-name="WWNum5">
      <style:paragraph-properties fo:margin-left="1.27cm" fo:margin-right="0cm" fo:margin-top="0cm" fo:margin-bottom="0cm" style:contextual-spacing="false" fo:line-height="100%" fo:text-align="left" style:justify-single-word="false" fo:keep-together="auto" fo:orphans="2" fo:widows="2" fo:text-indent="-0.635cm" style:auto-text-indent="false" fo:break-before="auto" fo:break-after="auto" fo:padding="0cm" fo:border="none" fo:keep-with-next="auto"/>
    </style:style>
    <style:style style:name="P31" style:family="paragraph" style:parent-style-name="Standard" style:list-style-name="WWNum5">
      <style:paragraph-properties fo:margin-left="2.54cm" fo:margin-right="0cm" fo:margin-top="0cm" fo:margin-bottom="0.282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</style:style>
    <style:style style:name="P32" style:family="paragraph" style:parent-style-name="Standard" style:list-style-name="WWNum7">
      <style:paragraph-properties fo:margin-left="1.27cm" fo:margin-right="0cm" fo:margin-top="0cm" fo:margin-bottom="0cm" style:contextual-spacing="false" fo:line-height="100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bold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P33" style:family="paragraph" style:parent-style-name="Standard" style:list-style-name="WWNum7">
      <style:paragraph-properties fo:margin-left="2.54cm" fo:margin-right="0cm" fo:margin-top="0cm" fo:margin-bottom="0.282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normal" style:font-name-asian="Calibri1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P34" style:family="paragraph" style:parent-style-name="Standard" style:list-style-name="WWNum7">
      <style:paragraph-properties fo:margin-left="2.54cm" fo:margin-right="0cm" fo:margin-top="0cm" fo:margin-bottom="0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normal" style:font-name-asian="Calibri1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P35" style:family="paragraph" style:parent-style-name="Standard" style:list-style-name="WWNum7">
      <style:paragraph-properties fo:margin-left="2.54cm" fo:margin-right="0cm" fo:margin-top="0cm" fo:margin-bottom="0.282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</style:style>
    <style:style style:name="P36" style:family="paragraph" style:parent-style-name="Standard">
      <style:paragraph-properties fo:line-height="115%"/>
      <style:text-properties style:font-name="Calibri" fo:font-weight="bold" style:font-name-asian="Calibri1" style:font-weight-asian="bold" style:font-name-complex="Calibri1" style:font-weight-complex="bold"/>
    </style:style>
    <style:style style:name="P37" style:family="paragraph" style:parent-style-name="Standard" style:list-style-name="WWNum7">
      <style:paragraph-properties fo:margin-left="1.27cm" fo:margin-right="0cm" fo:margin-top="0cm" fo:margin-bottom="0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bold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P38" style:family="paragraph" style:parent-style-name="Standard">
      <style:paragraph-properties fo:line-height="115%"/>
    </style:style>
    <style:style style:name="P39" style:family="paragraph" style:parent-style-name="Standard" style:list-style-name="WWNum8">
      <style:paragraph-properties fo:margin-left="1.27cm" fo:margin-right="0cm" fo:margin-top="0cm" fo:margin-bottom="0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bold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P40" style:family="paragraph" style:parent-style-name="Standard" style:list-style-name="WWNum8">
      <style:paragraph-properties fo:margin-left="2.54cm" fo:margin-right="0cm" fo:margin-top="0cm" fo:margin-bottom="0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normal" style:font-name-asian="Calibri1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P41" style:family="paragraph" style:parent-style-name="Standard" style:list-style-name="WWNum8">
      <style:paragraph-properties fo:margin-left="2.54cm" fo:margin-right="0cm" fo:margin-top="0cm" fo:margin-bottom="0.282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normal" style:font-name-asian="Calibri1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P42" style:family="paragraph" style:parent-style-name="Standard" style:list-style-name="WWNum8">
      <style:paragraph-properties fo:margin-left="1.27cm" fo:margin-right="0cm" fo:margin-top="0cm" fo:margin-bottom="0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</style:style>
    <style:style style:name="P43" style:family="paragraph" style:parent-style-name="Standard" style:list-style-name="WWNum9">
      <style:paragraph-properties fo:margin-left="1.27cm" fo:margin-right="0cm" fo:margin-top="0cm" fo:margin-bottom="0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bold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P44" style:family="paragraph" style:parent-style-name="Standard" style:list-style-name="WWNum9">
      <style:paragraph-properties fo:margin-left="2.54cm" fo:margin-right="0cm" fo:margin-top="0cm" fo:margin-bottom="0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normal" style:font-name-asian="Calibri1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P45" style:family="paragraph" style:parent-style-name="Standard" style:list-style-name="WWNum9">
      <style:paragraph-properties fo:margin-left="2.54cm" fo:margin-right="0cm" fo:margin-top="0cm" fo:margin-bottom="0.282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normal" style:font-name-asian="Calibri1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P46" style:family="paragraph" style:parent-style-name="Standard" style:list-style-name="WWNum10">
      <style:paragraph-properties fo:margin-left="1.27cm" fo:margin-right="0cm" fo:margin-top="0cm" fo:margin-bottom="0cm" style:contextual-spacing="false" fo:line-height="100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bold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P47" style:family="paragraph" style:parent-style-name="Standard" style:list-style-name="WWNum10">
      <style:paragraph-properties fo:margin-left="2.54cm" fo:margin-right="0cm" fo:margin-top="0cm" fo:margin-bottom="0.282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</style:style>
    <style:style style:name="P48" style:family="paragraph" style:parent-style-name="Standard" style:list-style-name="WWNum10">
      <style:paragraph-properties fo:margin-left="1.27cm" fo:margin-right="0cm" fo:margin-top="0cm" fo:margin-bottom="0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bold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P49" style:family="paragraph" style:parent-style-name="Standard" style:list-style-name="WWNum10">
      <style:paragraph-properties fo:margin-left="2.54cm" fo:margin-right="0cm" fo:margin-top="0cm" fo:margin-bottom="0.282cm" style:contextual-spacing="false" fo:line-height="115%" fo:text-align="left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normal" style:font-name-asian="Calibri1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bold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normal" style:font-name-asian="Calibri1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T3" style:family="text">
      <style:text-properties style:font-name="Calibri" fo:font-weight="bold" style:font-name-asian="Calibri1" style:font-weight-asian="bold" style:font-name-complex="Calibri1" style:font-weight-complex="bold"/>
    </style:style>
    <style:style style:name="T4" style:family="text">
      <style:text-properties style:font-name="Calibri" style:font-name-asian="Calibri1" style:font-name-complex="Calibri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NNO ACCADEMICO 2026-2027</text:p>
      <text:p text:style-name="P2">PROGRAMMA LEZIONI PER MATERIA</text:p>
      <text:p text:style-name="P3"/>
      <text:p text:style-name="P4">AGRARIA</text:p>
      <text:list text:style-name="WWNum2">
        <text:list-item>
          <text:p text:style-name="P5">Dr. Pierluigi Gatti</text:p>
          <text:list>
            <text:list-item>
              <text:p text:style-name="P6">FATTORI NEUROLOGICI ED ORMONALI CHE PERMETTONO L’EMISSIONE DEL LATTE</text:p>
            </text:list-item>
            <text:list-item>
              <text:p text:style-name="P6">FATTORI ENDOGENI CHE INFLUISCONO SULLA COMPOSIZIONE DEL LATTE (GENETICA, FISIOLOGIA)</text:p>
            </text:list-item>
            <text:list-item>
              <text:p text:style-name="P7">FATTORI ESOGENI CHE INFLUISCONO SULLA COMPOSIZIONE DEL LATTE (ALIMENTAZIONE, CLIMA, SISTEMA DI ALLEVAMENTO)</text:p>
            </text:list-item>
          </text:list>
        </text:list-item>
      </text:list>
      <text:p text:style-name="P4">ARTE</text:p>
      <text:list text:continue-numbering="true" text:style-name="WWNum2">
        <text:list-item>
          <text:p text:style-name="P5">Dr.ssa Manuela Beretta</text:p>
          <text:list>
            <text:list-item>
              <text:p text:style-name="P6">LEONARDO E L’ULTIMA CENA</text:p>
            </text:list-item>
            <text:list-item>
              <text:p text:style-name="P6">MICHELANGELO ED IL GIUDIZIO UNIVERSALE</text:p>
            </text:list-item>
            <text:list-item>
              <text:p text:style-name="P6">RAFFAELLO E LE STANZE VATICANE</text:p>
            </text:list-item>
            <text:list-item>
              <text:p text:style-name="P6">BRUNELLESCHI ED IL CONCORSO PER LA CUPOLA DEL DUOMO DI FIRENZE</text:p>
            </text:list-item>
            <text:list-item>
              <text:p text:style-name="P6">LE FORMELLE DEL CONCORSO PER LA PORTA DEL PARADISO DEL DUOMO DI FIRENZE</text:p>
            </text:list-item>
            <text:list-item>
              <text:p text:style-name="P6">MASACCIO ED UN NUOVO MODO DI RAPPRESENTARE L’UOMO</text:p>
            </text:list-item>
            <text:list-item>
              <text:p text:style-name="P8">IMMAGINI DI GUERRA: DALL' ANTICHITÀ AI GIORNI NOSTRI</text:p>
            </text:list-item>
          </text:list>
        </text:list-item>
      </text:list>
      <text:p text:style-name="P4">ATTUALITA’</text:p>
      <text:list text:continue-numbering="true" text:style-name="WWNum2">
        <text:list-item>
          <text:p text:style-name="P5">Dr.ssa Monica Forte</text:p>
          <text:list>
            <text:list-item>
              <text:p text:style-name="P6">MAFIE IERI ED OGGI: L’ESPERIENZA DELL’ANTIMAFIA NELLE ISTITUZIONI </text:p>
            </text:list-item>
          </text:list>
        </text:list-item>
        <text:list-item>
          <text:p text:style-name="P9"><text:span text:style-name="T1">Dr.ssa Silvana Pirastu</text:span></text:p>
          <text:list>
            <text:list-item>
              <text:p text:style-name="P7">OGLIASTRA E SARDEGNA: LA PRIMA ZONA BLU</text:p>
            </text:list-item>
          </text:list>
        </text:list-item>
      </text:list>
      <text:p text:style-name="P4">FIGURE E CITTA’ RINASCIMENTALI</text:p>
      <text:list text:style-name="WWNum3">
        <text:list-item>
          <text:p text:style-name="P10">Prof.ssa Alberta Chiesa</text:p>
          <text:list>
            <text:list-item>
              <text:p text:style-name="P11">LE VICENDE DEI VISCONTI SIGNORI E DUCHI DI MILANO</text:p>
            </text:list-item>
            <text:list-item>
              <text:p text:style-name="P11">GLI SFORZA: LA DINASTIA CHE FECE GRANDE MILANO</text:p>
            </text:list-item>
            <text:list-item>
              <text:p text:style-name="P11">I MEDICI: ARTEFICI DELLA GRANDEZZA DI FIRENZE E DEL RINASCIMENTO</text:p>
            </text:list-item>
            <text:list-item>
              <text:p text:style-name="P11">IL PAPATO NELL’ETÀ DEL RINASCIMENTO</text:p>
            </text:list-item>
            <text:list-item>
              <text:p text:style-name="P12">SERENISSIMI DOGI DELL’ETÀ RINASCIMENTALE A VENEZIA</text:p>
            </text:list-item>
          </text:list>
        </text:list-item>
      </text:list>
      <text:p text:style-name="P4">FILOSOFIA</text:p>
      <text:list text:continue-numbering="true" text:style-name="WWNum3">
        <text:list-item>
          <text:p text:style-name="P10">Prof. Marco Creuso</text:p>
          <text:list>
            <text:list-item>
              <text:p text:style-name="P11">LOGICA E SACRALITÀ DEL TEMPO: I GRECI ED I MAYA AI NOSTRI GIORNI</text:p>
            </text:list-item>
            <text:list-item>
              <text:p text:style-name="P11">L’ACQUARIO FILOSOFICO</text:p>
            </text:list-item>
            <text:list-item>
              <text:p text:style-name="P13"><text:soft-page-break/><text:span text:style-name="T2">LE 13 NOTTI SANTE (</text:span><text:span text:style-name="T1">con Franco Napoli</text:span><text:span text:style-name="T2">)</text:span></text:p>
            </text:list-item>
            <text:list-item>
              <text:p text:style-name="P11">IL BUON USO DEL MONDO TRA CURA E TECNICA</text:p>
            </text:list-item>
            <text:list-item>
              <text:p text:style-name="P11">FILOSOFIA ORIENTALE: IL LIBRO DEI MUTAMENTI</text:p>
            </text:list-item>
          </text:list>
        </text:list-item>
        <text:list-item>
          <text:p text:style-name="P14">Prof. Mario Porro</text:p>
          <text:list>
            <text:list-item>
              <text:p text:style-name="P11">1543 LE ORIGINI DELLA SCIENZA MODERNA: COPERNICO E VESALIO</text:p>
            </text:list-item>
            <text:list-item>
              <text:p text:style-name="P11">UOMO E NATURA NEL PENSIERO DEL RINASCIMENTO</text:p>
            </text:list-item>
            <text:list-item>
              <text:p text:style-name="P11">UN PITTORE DEL RINASCIMENTO: VITTORE CARPACCIO <text:s/></text:p>
            </text:list-item>
            <text:list-item>
              <text:p text:style-name="P11">COSTRUIRE LA PACE</text:p>
            </text:list-item>
            <text:list-item>
              <text:p text:style-name="P13"><text:span text:style-name="T2">ARTHUR SCHOPENHAUER: IL MONDO COME VOLONTÀ</text:span></text:p>
            </text:list-item>
            <text:list-item>
              <text:p text:style-name="P11">PENSARE LA FELICITÀ</text:p>
            </text:list-item>
          </text:list>
        </text:list-item>
        <text:list-item>
          <text:p text:style-name="P14">Prof.ssa Brunella Tatafiore</text:p>
          <text:list>
            <text:list-item>
              <text:p text:style-name="P11">VENGONO PRIMA I NOMI O LE COSE? LO SGUARDO ORGANIZZA IL MONDO. PLATONE, KANT, SAUSSURE</text:p>
            </text:list-item>
            <text:list-item>
              <text:p text:style-name="P11">PERCHÉ ALCUNE COSE CI SEMBRANO NORMALI? LO SGUARDO HA UNA STORIA. NIETZSCHE, FOUCAULT, HAN</text:p>
            </text:list-item>
            <text:list-item>
              <text:p text:style-name="P15">VIVIAMO ANCORA LE COSE? LO SGUARDO CAMBIA CON LA TECNICA. HAN, HEIDEGGER, BENJAMIN</text:p>
            </text:list-item>
            <text:list-item>
              <text:p text:style-name="P12">QUANDO SIAMO DIVENTATI LA PERSONA CHE SIAMO? LO SGUARDO COSTRUISCE ANCHE NOI. ARENDT, BUTLER</text:p>
            </text:list-item>
          </text:list>
        </text:list-item>
      </text:list>
      <text:p text:style-name="P4">FISICA</text:p>
      <text:list text:style-name="WWNum4">
        <text:list-item>
          <text:p text:style-name="P16">Prof. Luca Galoppo</text:p>
          <text:list>
            <text:list-item>
              <text:p text:style-name="P17">IL NOSTRO RUOLO NELL’UNIVERSO</text:p>
            </text:list-item>
            <text:list-item>
              <text:p text:style-name="P17">BIG BANG E L’ORIGINE DELL’UNIVERSO</text:p>
            </text:list-item>
            <text:list-item>
              <text:p text:style-name="P18">DALLE TEORIE DI NEWTON ALLE SCOPERTE DI EINSTEIN</text:p>
            </text:list-item>
          </text:list>
        </text:list-item>
      </text:list>
      <text:p text:style-name="P4">INCONTRI CON L’ AUTORE</text:p>
      <text:list text:continue-numbering="true" text:style-name="WWNum4">
        <text:list-item>
          <text:p text:style-name="P16">Mario Alzati</text:p>
          <text:list>
            <text:list-item>
              <text:p text:style-name="P17">IL VALTELLINESE DI OLONIA</text:p>
            </text:list-item>
          </text:list>
        </text:list-item>
        <text:list-item>
          <text:p text:style-name="P19">Maddalena Bertelè</text:p>
          <text:list>
            <text:list-item>
              <text:p text:style-name="P17">VERA A META’</text:p>
            </text:list-item>
          </text:list>
        </text:list-item>
        <text:list-item>
          <text:p text:style-name="P19">Andrea Pensotti</text:p>
          <text:list>
            <text:list-item>
              <text:p text:style-name="P17">REVERSIONE</text:p>
            </text:list-item>
          </text:list>
        </text:list-item>
        <text:list-item>
          <text:p text:style-name="P19">Alina Rizzi – Alessandro Guccione</text:p>
          <text:list>
            <text:list-item>
              <text:p text:style-name="P17">UNA VITA ALL’ISTANTE</text:p>
            </text:list-item>
          </text:list>
        </text:list-item>
      </text:list>
      <text:p text:style-name="P20"/>
      <text:p text:style-name="P21">INTELLIGENZA ARTIFICIALE</text:p>
      <text:list text:style-name="WWNum11">
        <text:list-item>
          <text:p text:style-name="P22">Prof. Giampaolo Rizzi</text:p>
        </text:list-item>
      </text:list>
      <text:list text:style-name="WWNum6">
        <text:list-item>
          <text:list>
            <text:list-item>
              <text:p text:style-name="P23">MEDICINA E DIAGNOSTICA</text:p>
            </text:list-item>
            <text:list-item>
              <text:p text:style-name="P24">RICERCA E SVILUPPO</text:p>
            </text:list-item>
            <text:list-item>
              <text:p text:style-name="P24">MIGLIORAMENTO DELLA QUALITÀ DELLA VITA</text:p>
            </text:list-item>
          </text:list>
        </text:list-item>
      </text:list>
      <text:p text:style-name="P25"/>
      <text:p text:style-name="P21"><text:soft-page-break/>LETTERATURA</text:p>
      <text:list xml:id="list2891637999" text:style-name="WWNum1">
        <text:list-item>
          <text:p text:style-name="P26">Prof.ssa Miryam Colombo</text:p>
          <text:list>
            <text:list-item>
              <text:p text:style-name="P27">GIOVANNI BOCCACCIO: IL DECAMERONE ED ALTRE OPERE </text:p>
            </text:list-item>
            <text:list-item>
              <text:p text:style-name="P27">LA LETTERATURA ITALIANA TRA QUATTROCENTO E CINQUECENTO – AUTORI ED OPERE PRINCIPALI</text:p>
            </text:list-item>
            <text:list-item>
              <text:p text:style-name="P27">L’INVENZIONE DELLA STAMPA A CARATTERI MOBILI</text:p>
            </text:list-item>
            <text:list-item>
              <text:p text:style-name="P27">LE DONNE AUTRICI DELLA LETTERATURA RINASCIMENTALE</text:p>
            </text:list-item>
          </text:list>
        </text:list-item>
        <text:list-item>
          <text:p text:style-name="P28">Prof. Emilio Galli</text:p>
          <text:list>
            <text:list-item>
              <text:p text:style-name="P27">FRANCESCO PETRARCA: L’UMANESIMO, LA RISCOPERTA DEI CLASSICI ED IL CANZONIERE</text:p>
            </text:list-item>
            <text:list-item>
              <text:p text:style-name="P27">LA FORMAZIONE CULTURALE ED UMANA NEL RINASCIMENTO <text:s/></text:p>
            </text:list-item>
            <text:list-item>
              <text:p text:style-name="P27">LUDOVICO ARIOSTO: I TEMI RINASCIMENTALI NELL’ORLANDO FURIOSO</text:p>
            </text:list-item>
            <text:list-item>
              <text:p text:style-name="P27">MACHIAVELLI E GUICCIARDINI: LA COSCIENZA DELLA CRISI ITALIANA</text:p>
            </text:list-item>
            <text:list-item>
              <text:p text:style-name="P29">TORQUATO TASSO: LA CRISI DEL RINASCIMENTO NELLA GERUSALEMME LIBERATA</text:p>
            </text:list-item>
          </text:list>
        </text:list-item>
      </text:list>
      <text:p text:style-name="P4">LETTERATURA ED IA</text:p>
      <text:list text:style-name="WWNum5">
        <text:list-item>
          <text:p text:style-name="P30"><text:span text:style-name="T1">Ing. </text:span><text:span text:style-name="T3">Giuseppe</text:span><text:span text:style-name="T1"> Croci</text:span></text:p>
          <text:list>
            <text:list-item>
              <text:p text:style-name="P31"><text:span text:style-name="T2">CIAO GIO’</text:span></text:p>
            </text:list-item>
          </text:list>
        </text:list-item>
      </text:list>
      <text:p text:style-name="P4">LETTERATURA SPAGNOLA</text:p>
      <text:list text:continue-list="list2891637999" text:style-name="WWNum1">
        <text:list-item>
          <text:p text:style-name="P26">Prof.ssa Daniela Piccolo</text:p>
          <text:list>
            <text:list-item>
              <text:p text:style-name="P27">LA CONQUISTA DELL’IMPERO AZTECO </text:p>
            </text:list-item>
            <text:list-item>
              <text:p text:style-name="P27">LA SOCIETÀ SPAGNOLA DEL CINQUECENTO RIFLESSA NELL’OPERA “LAZARILLO DE TORMES”</text:p>
            </text:list-item>
            <text:list-item>
              <text:p text:style-name="P27">MIGUEL DE CERVANTES E “EL INGENIOSO HIDALGO DON QUIJOTE DE LA MANCHA”</text:p>
            </text:list-item>
            <text:list-item>
              <text:p text:style-name="P27">FIESTAS ESPAÑOLAS</text:p>
            </text:list-item>
          </text:list>
        </text:list-item>
      </text:list>
      <text:p text:style-name="P20">MATEMATICA</text:p>
      <text:list text:continue-numbering="true" text:style-name="WWNum1">
        <text:list-item>
          <text:p text:style-name="P28">Prof. Luca Galoppo</text:p>
          <text:list>
            <text:list-item>
              <text:p text:style-name="P29">STORIA DELLA MATEMATICA</text:p>
            </text:list-item>
          </text:list>
        </text:list-item>
      </text:list>
      <text:p text:style-name="P3">MEDICINA</text:p>
      <text:list text:continue-numbering="true" text:style-name="WWNum1">
        <text:list-item>
          <text:p text:style-name="P28">Dr. Andrea Colzani</text:p>
          <text:list>
            <text:list-item>
              <text:p text:style-name="P27">LE PATOLOGIE POLMONARI</text:p>
            </text:list-item>
          </text:list>
        </text:list-item>
        <text:list-item>
          <text:p text:style-name="P28">Dr. Aldo Ferrari</text:p>
          <text:list>
            <text:list-item>
              <text:p text:style-name="P27">LA PREVENZIONE NELLA TERZA ETÀ: LIMITI E OPPORTUNITÀ</text:p>
            </text:list-item>
          </text:list>
        </text:list-item>
        <text:list-item>
          <text:p text:style-name="P28">Dr. Roberto Galdini</text:p>
          <text:list>
            <text:list-item>
              <text:p text:style-name="P27">MEDICINA RIGENERATIVA: ATTUALITÀ E PROSPETTIVE</text:p>
            </text:list-item>
          </text:list>
        </text:list-item>
        <text:list-item>
          <text:p text:style-name="P28">Dr. Alberto Lissoni</text:p>
          <text:list>
            <text:list-item>
              <text:p text:style-name="P27">INVECCHIAMENTO E SENESCENZA</text:p>
            </text:list-item>
            <text:list-item>
              <text:p text:style-name="P27">SISTEMA IMMUNITARIO (1a e 2a parte)</text:p>
            </text:list-item>
            <text:list-item>
              <text:p text:style-name="P29">STORIA DELLA MEDICINA: CREDENZE, MAGIE, SUPERSTIZIONI, SCIENZA…PROGRESSI ED ERRORI</text:p>
            </text:list-item>
          </text:list>
        </text:list-item>
      </text:list>
      <text:p text:style-name="Standard"><text:soft-page-break/><text:span text:style-name="T3">MUSICA</text:span></text:p>
      <text:list text:continue-numbering="true" text:style-name="WWNum1">
        <text:list-item>
          <text:p text:style-name="P28">Prof.ssa Rosaria Cannatà – Prof. Vincenzo Petrucci – Prof. Antonio Scaioli </text:p>
          <text:list>
            <text:list-item>
              <text:p text:style-name="P27">VOCI RINASCIMENTALI: VIAGGIO NELLA MUSICA VOCALE DEL CINQUECENTO</text:p>
            </text:list-item>
            <text:list-item>
              <text:p text:style-name="P27">TRA MADRIGALI E SPIRITUALITÀ: SUGGESTIONI MUSICALI NEL RINASCIMENTO</text:p>
            </text:list-item>
          </text:list>
        </text:list-item>
        <text:list-item>
          <text:p text:style-name="P28">Prof. Antonio Scaioli – Prof.ssa Giada Gallone</text:p>
          <text:list>
            <text:list-item>
              <text:p text:style-name="P27">1000 E UN BUON NATALE A VOI: TRA I PIU’ POPOLARI CANTI D’AUGURIO</text:p>
            </text:list-item>
            <text:list-item>
              <text:p text:style-name="P27">IL MONDO FEMMINILE NELL’OPERA LIRICA</text:p>
            </text:list-item>
            <text:list-item>
              <text:p text:style-name="P27">È TUTTA QUESTIONE DI STILE: CONFRONTI DI REINTERPRETAZIONI DI BRANI VOCALI</text:p>
            </text:list-item>
          </text:list>
        </text:list-item>
        <text:list-item>
          <text:p text:style-name="P28">Prof.ssa Giuditta Colombo - Anita Lo Porto – Linda Frigerio</text:p>
          <text:list>
            <text:list-item>
              <text:p text:style-name="P27">ANTONIO VIVALDI ED IL CONCERTO GROSSO</text:p>
            </text:list-item>
          </text:list>
        </text:list-item>
        <text:list-item>
          <text:p text:style-name="P28">Proff. Emanuele Lo Porto-Debora Chiarella e gli Allievi della scuola di pianoforte dell’Istituto Puecher</text:p>
          <text:list>
            <text:list-item>
              <text:p text:style-name="P27">CASA SCHUMANN</text:p>
            </text:list-item>
          </text:list>
        </text:list-item>
        <text:list-item>
          <text:p text:style-name="P28">Prof. Luca Russo <text:s/>e gli Allievi della classe di flauto traverso Scuola Media Puecher</text:p>
          <text:list>
            <text:list-item>
              <text:p text:style-name="P27">VIAGGIO NEL MONDO MAGICO DEL FLAUTO TRAVERSO: DAL MITO ALLA MODERNITÀ</text:p>
            </text:list-item>
          </text:list>
        </text:list-item>
      </text:list>
      <text:p text:style-name="P21">PSICOLOGIA</text:p>
      <text:list text:style-name="WWNum7">
        <text:list-item>
          <text:p text:style-name="P32">Dr.ssa Daniela Corti</text:p>
          <text:list>
            <text:list-item>
              <text:p text:style-name="P33">LABORATORIO DI SCRITTURA AUTOBIOGRAFICA</text:p>
            </text:list-item>
          </text:list>
        </text:list-item>
      </text:list>
      <text:p text:style-name="P4">PSICOPEDAGOGIA</text:p>
      <text:list text:continue-numbering="true" text:style-name="WWNum7">
        <text:list-item>
          <text:p text:style-name="P32">Dr.ssa Lucia Todaro</text:p>
          <text:list>
            <text:list-item>
              <text:p text:style-name="P34">L’IMPORTANZA DELLA MOTIVAZIONE NELL’ANZIANO</text:p>
            </text:list-item>
            <text:list-item>
              <text:p text:style-name="P34">L’INTERAZIONE SOCIALE E IL BENESSERE PSICOLOGICO</text:p>
            </text:list-item>
            <text:list-item>
              <text:p text:style-name="P35"><text:span text:style-name="T2">LA COMUNICAZIONE INTERGENERAZIONALE</text:span></text:p>
            </text:list-item>
          </text:list>
        </text:list-item>
      </text:list>
      <text:p text:style-name="P36">RELIGIONE</text:p>
      <text:list text:continue-numbering="true" text:style-name="WWNum7">
        <text:list-item>
          <text:p text:style-name="P37">Don Ivano Colombo</text:p>
          <text:list>
            <text:list-item>
              <text:p text:style-name="P34">IL NATALE DI GRECCIO <text:s/></text:p>
            </text:list-item>
            <text:list-item>
              <text:p text:style-name="P34">LE STIGMATE DI S. FRANCESCO <text:s text:c="77"/></text:p>
            </text:list-item>
          </text:list>
        </text:list-item>
        <text:list-item>
          <text:p text:style-name="P37">Mons. Angelo Pirovano <text:s text:c="7"/></text:p>
          <text:list>
            <text:list-item>
              <text:p text:style-name="P35"><text:span text:style-name="T2">I VANGELI (1a e 2a parte)</text:span><text:span text:style-name="T1"> <text:s text:c="7"/></text:span><text:span text:style-name="T2"><text:s text:c="75"/></text:span></text:p>
            </text:list-item>
          </text:list>
        </text:list-item>
      </text:list>
      <text:p text:style-name="P38"><text:span text:style-name="T4"><text:s/></text:span><text:span text:style-name="T3">RINASCIMENTO</text:span></text:p>
      <text:list text:style-name="WWNum8">
        <text:list-item>
          <text:p text:style-name="P39">Don Ivano Colombo</text:p>
          <text:list>
            <text:list-item>
              <text:p text:style-name="P40">LA CRISI DEL PAPATO E DELL’IMPERO NEL XIV SECOLO: I PAPI AD AVIGNONE E L’IMPERO “GERMANICO”</text:p>
            </text:list-item>
            <text:list-item>
              <text:p text:style-name="P40">LO SVILUPPO DEL REGNO FRANCESE: CONTRO I TEMPLARI E CONTRO LE SIGNORIE PERIFERICHE (BRETAGNA E BORGOGNA)</text:p>
            </text:list-item>
            <text:list-item>
              <text:p text:style-name="P40">CRISI ECONOMICO-SOCIALE DOPO LA PESTE: I MOVIMENTI POPOLARI IN VARIE PARTI D’EUROPA: ERESIE E GRUPPI RELIGIOSI</text:p>
            </text:list-item>
            <text:list-item>
              <text:p text:style-name="P40"><text:soft-page-break/>IL MECENATISMO E LA CULTURA NEOCLASSICA: IL CASO DEL CONCILIO DI FERRARA-FIRENZE</text:p>
            </text:list-item>
            <text:list-item>
              <text:p text:style-name="P40">LA SCOMPARSA DELL’IMPERO D’ORIENTE E LA COMPARSA DELLA MINACCIA TURCA: L’EUROPA SULLA DIFENSIVA …</text:p>
            </text:list-item>
            <text:list-item>
              <text:p text:style-name="P40">UMANESIMO IN ITALIA: COLUCCIO SALUTATI – POGGIO BRACCIOLINI – LEONARDO BRUNI</text:p>
            </text:list-item>
            <text:list-item>
              <text:p text:style-name="P40">UMANESIMO IN ITALIA: LEON BATTISTA ALBERTI – LORENZO VALLA – PICO DELLA MIRANDOLA <text:s text:c="4"/></text:p>
            </text:list-item>
            <text:list-item>
              <text:p text:style-name="P40">RINASCIMENTO IN EUROPA: L’INFLUSSO CULTURALE ITALIANO NELLE CORTI EUROPEE</text:p>
            </text:list-item>
            <text:list-item>
              <text:p text:style-name="P41">LA VISIONE STORICA DI FEDERICO CHABOD SUL RINASCIMENTO <text:s text:c="17"/></text:p>
            </text:list-item>
          </text:list>
        </text:list-item>
      </text:list>
      <text:p text:style-name="P36">SERVIZI AL CITTADINO</text:p>
      <text:list text:continue-numbering="true" text:style-name="WWNum8">
        <text:list-item>
          <text:p text:style-name="P39">Dr. Nunzio Bongiovanni</text:p>
          <text:list>
            <text:list-item>
              <text:p text:style-name="P40">UN VICINO DI CASA POCO AFFIDABILE: LE FERROVIE NORD – UTILITÀ, DIFFICOLTÀ, TUTELE</text:p>
            </text:list-item>
          </text:list>
        </text:list-item>
        <text:list-item>
          <text:p text:style-name="P42"><text:span text:style-name="T1">Avv. Giovanni Carpani – Dr.ssa Nicoletta Molinari – Dr. Luca Spreafico</text:span></text:p>
          <text:list>
            <text:list-item>
              <text:p text:style-name="P40">DONAZIONE E LASCITO SOLIDALE</text:p>
            </text:list-item>
          </text:list>
        </text:list-item>
        <text:list-item>
          <text:p text:style-name="P39">Dr.ssa Sabrina Cattaneo</text:p>
          <text:list>
            <text:list-item>
              <text:p text:style-name="P41">LE CASE DI COMUNITÀ</text:p>
            </text:list-item>
          </text:list>
        </text:list-item>
      </text:list>
      <text:p text:style-name="P36">STORIA</text:p>
      <text:list text:style-name="WWNum9">
        <text:list-item>
          <text:p text:style-name="P43">Prof. Massimiliano Cossi</text:p>
          <text:list>
            <text:list-item>
              <text:p text:style-name="P44">GLI STATI UNITI D’AMERICA: LE ORIGINI</text:p>
            </text:list-item>
            <text:list-item>
              <text:p text:style-name="P44">GLI USA: STORIA DI UN DESTINO MANIFESTO</text:p>
            </text:list-item>
            <text:list-item>
              <text:p text:style-name="P44">GLI STATI UNITI D’AMERICA NEL PRIMO NOVECENTO</text:p>
            </text:list-item>
            <text:list-item>
              <text:p text:style-name="P44">GLI USA DOPO LA SECONDA GUERRA MONDIALE</text:p>
            </text:list-item>
            <text:list-item>
              <text:p text:style-name="P44">GLI USA VERSO LA FINE DEL XX SECOLO</text:p>
            </text:list-item>
          </text:list>
        </text:list-item>
        <text:list-item>
          <text:p text:style-name="P43">Prof.ssa Cinzia Granata</text:p>
          <text:list>
            <text:list-item>
              <text:p text:style-name="P44">ASPETTI DELLA VITA SOCIALE NEI SECOLI XV E XVI (1a e 2a parte)</text:p>
            </text:list-item>
          </text:list>
        </text:list-item>
        <text:list-item>
          <text:p text:style-name="P43">Prof.ssa Alberta Sampietro</text:p>
          <text:list>
            <text:list-item>
              <text:p text:style-name="P44">LA SAGA DEI TUDOR: ENRICO VII PRIMO RE</text:p>
            </text:list-item>
            <text:list-item>
              <text:p text:style-name="P44">LA SAGA DEI TUDOR: ENRICO VII – SEI MOGLI PER UN RE <text:s/></text:p>
            </text:list-item>
            <text:list-item>
              <text:p text:style-name="P44">LA SAGA DEI TUDOR: MARIA LA SANGUINARIA - ELISABETTA: LA REGINA VERGINE - EDOARDO: L’ATTESO RE</text:p>
            </text:list-item>
          </text:list>
        </text:list-item>
        <text:list-item>
          <text:p text:style-name="P43">Don Alessandro Vismara</text:p>
          <text:list>
            <text:list-item>
              <text:p text:style-name="P45">ASPETTI RELIGIOSI ED ARTISTICI DEL RINASCIMENTO NELLA BRIANZA (1a e 2a parte)</text:p>
            </text:list-item>
          </text:list>
        </text:list-item>
      </text:list>
      <text:p text:style-name="P4">STORIA INDUSTRIALE</text:p>
      <text:list text:style-name="WWNum10">
        <text:list-item>
          <text:p text:style-name="P46">Ing. Vittorio Milani</text:p>
          <text:list>
            <text:list-item>
              <text:p text:style-name="P47"><text:span text:style-name="T2">LE GRANDI SVOLTE DELLA RIVOLUZIONE INDUSTRIALE (1a e 2a parte)</text:span></text:p>
            </text:list-item>
          </text:list>
        </text:list-item>
      </text:list>
      <text:p text:style-name="P3"><text:soft-page-break/>TEATRO</text:p>
      <text:list text:continue-numbering="true" text:style-name="WWNum10">
        <text:list-item>
          <text:p text:style-name="P48">Carla Cazzaniga</text:p>
          <text:list>
            <text:list-item>
              <text:p text:style-name="P49">A TU PER TUTTE</text:p>
            </text:list-item>
          </text:list>
        </text:list-item>
      </text:list>
      <text:p text:style-name="P4">TERRITORIO</text:p>
      <text:list text:continue-numbering="true" text:style-name="WWNum10">
        <text:list-item>
          <text:p text:style-name="P46">Cantastorie della Brianza</text:p>
          <text:list>
            <text:list-item>
              <text:p text:style-name="P49">RACCONTI E LEGGENDE DELLA BRIANZA</text:p>
            </text:list-item>
          </text:list>
        </text:list-item>
      </text:list>
      <text:p text:style-name="P3">UNIVERSO</text:p>
      <text:list text:continue-numbering="true" text:style-name="WWNum10">
        <text:list-item>
          <text:p text:style-name="P48">Dr. Marco Colombo</text:p>
          <text:list>
            <text:list-item>
              <text:p text:style-name="P49">VITA NELL’UNIVERSO (1a e 2a parte)</text:p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oto Sans Symbols" svg:font-family="'Noto Sans Symbols'" style:font-family-generic="system" style:font-pitch="variable"/>
    <style:font-face style:name="Play" svg:font-family="Play" style:font-family-generic="roman" style:font-pitch="variable"/>
    <style:font-face style:name="Play1" svg:font-family="Play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ptos" fo:font-size="12pt" fo:language="it" fo:country="none" style:letter-kerning="false" style:font-name-asian="Aptos1" style:font-size-asian="12pt" style:language-asian="zh" style:country-asian="CN" style:font-name-complex="Apto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Aptos" fo:font-size="12pt" fo:language="it" fo:country="none" style:letter-kerning="false" style:font-name-asian="Aptos1" style:font-size-asian="12pt" style:language-asian="zh" style:country-asian="CN" style:font-name-complex="Apto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15%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lef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keep-with-next="always"/>
      <style:text-properties fo:color="#0f4761" loext:opacity="100%" style:font-name="Play" fo:font-family="Play" style:font-family-generic="roman" style:font-pitch="variable" fo:font-size="20pt" style:font-name-asian="Play1" style:font-family-asian="Play" style:font-family-generic-asian="system" style:font-pitch-asian="variable" style:font-size-asian="20pt" style:font-name-complex="Play1" style:font-family-complex="Play" style:font-family-generic-complex="system" style:font-pitch-complex="variable" style:font-size-complex="20pt"/>
    </style:style>
    <style:style style:name="Heading_20_2" style:display-name="Heading 2" style:family="paragraph" style:parent-style-name="normal" style:next-style-name="Standard" style:default-outline-level="" style:class="chapter">
      <style:paragraph-properties fo:margin-top="0.282cm" fo:margin-bottom="0.141cm" style:contextual-spacing="false" fo:line-height="100%" fo:keep-together="always" fo:keep-with-next="always"/>
      <style:text-properties fo:color="#0f4761" loext:opacity="100%" style:font-name="Play" fo:font-family="Play" style:font-family-generic="roman" style:font-pitch="variable" fo:font-size="16pt" style:font-name-asian="Play1" style:font-family-asian="Play" style:font-family-generic-asian="system" style:font-pitch-asian="variable" style:font-size-asian="16pt" style:font-name-complex="Play1" style:font-family-complex="Play" style:font-family-generic-complex="system" style:font-pitch-complex="variable" style:font-size-complex="16pt"/>
    </style:style>
    <style:style style:name="Heading_20_3" style:display-name="Heading 3" style:family="paragraph" style:parent-style-name="normal" style:next-style-name="Standard" style:default-outline-level="" style:class="chapter">
      <style:paragraph-properties fo:margin-top="0.282cm" fo:margin-bottom="0.141cm" style:contextual-spacing="false" fo:line-height="100%" fo:keep-together="always" fo:keep-with-next="always"/>
      <style:text-properties fo:color="#0f4761" loext:opacity="100%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chapter">
      <style:paragraph-properties fo:margin-top="0.141cm" fo:margin-bottom="0.071cm" style:contextual-spacing="false" fo:line-height="100%" fo:keep-together="always" fo:keep-with-next="always"/>
      <style:text-properties fo:color="#0f4761" loext:opacity="100%" fo:font-style="italic" style:font-style-asian="italic" style:font-style-complex="italic"/>
    </style:style>
    <style:style style:name="Heading_20_5" style:display-name="Heading 5" style:family="paragraph" style:parent-style-name="normal" style:next-style-name="Standard" style:default-outline-level="" style:class="chapter">
      <style:paragraph-properties fo:margin-top="0.141cm" fo:margin-bottom="0.071cm" style:contextual-spacing="false" fo:line-height="100%" fo:keep-together="always" fo:keep-with-next="always"/>
      <style:text-properties fo:color="#0f4761" loext:opacity="100%"/>
    </style:style>
    <style:style style:name="Heading_20_6" style:display-name="Heading 6" style:family="paragraph" style:parent-style-name="normal" style:next-style-name="Standard" style:default-outline-level="" style:class="chapter">
      <style:paragraph-properties fo:margin-top="0.071cm" fo:margin-bottom="0cm" style:contextual-spacing="false" fo:line-height="100%" fo:keep-together="always" fo:keep-with-next="always"/>
      <style:text-properties fo:color="#595959" loext:opacity="100%" fo:font-style="italic" style:font-style-asian="italic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cm" fo:margin-bottom="0.141cm" style:contextual-spacing="false" fo:line-height="100%"/>
      <style:text-properties style:font-name="Play" fo:font-family="Play" style:font-family-generic="roman" style:font-pitch="variable" fo:font-size="28pt" style:font-name-asian="Play1" style:font-family-asian="Play" style:font-family-generic-asian="system" style:font-pitch-asian="variable" style:font-size-asian="28pt" style:font-name-complex="Play1" style:font-family-complex="Play" style:font-family-generic-complex="system" style:font-pitch-complex="variable" style:font-size-complex="28pt"/>
    </style:style>
    <style:style style:name="Heading_20_7" style:display-name="Heading 7" style:family="paragraph" style:parent-style-name="Heading" style:default-outline-level="7" style:list-style-name="" style:class="chapter">
      <style:paragraph-properties fo:margin-top="0.071cm" fo:margin-bottom="0cm" style:contextual-spacing="false" fo:keep-together="always" fo:keep-with-next="always"/>
      <style:text-properties fo:color="#595959" loext:opacity="100%" style:font-name-asian="Aptos1" style:font-family-asian="Aptos" style:font-family-generic-asian="system" style:font-pitch-asian="variable" style:font-name-complex="Aptos1" style:font-family-complex="Aptos" style:font-family-generic-complex="system" style:font-pitch-complex="variable"/>
    </style:style>
    <style:style style:name="Heading_20_8" style:display-name="Heading 8" style:family="paragraph" style:parent-style-name="Heading" style:default-outline-level="8" style:list-style-name="" style:class="chapter">
      <style:paragraph-properties fo:margin-top="0.423cm" fo:margin-bottom="0cm" style:contextual-spacing="false" fo:keep-together="always" fo:keep-with-next="always"/>
      <style:text-properties fo:color="#272727" loext:opacity="100%" fo:font-style="italic" style:font-name-asian="Aptos1" style:font-family-asian="Aptos" style:font-family-generic-asian="system" style:font-pitch-asian="variable" style:font-style-asian="italic" style:font-name-complex="Aptos1" style:font-family-complex="Aptos" style:font-family-generic-complex="system" style:font-pitch-complex="variable" style:font-style-complex="italic"/>
    </style:style>
    <style:style style:name="Heading_20_9" style:display-name="Heading 9" style:family="paragraph" style:parent-style-name="Heading" style:default-outline-level="9" style:list-style-name="" style:class="chapter">
      <style:paragraph-properties fo:margin-top="0.423cm" fo:margin-bottom="0cm" style:contextual-spacing="false" fo:keep-together="always" fo:keep-with-next="always"/>
      <style:text-properties fo:color="#272727" loext:opacity="100%" style:font-name-asian="Aptos1" style:font-family-asian="Aptos" style:font-family-generic-asian="system" style:font-pitch-asian="variable" style:font-name-complex="Aptos1" style:font-family-complex="Aptos" style:font-family-generic-complex="system" style:font-pitch-complex="variable"/>
    </style:style>
    <style:style style:name="Quote" style:family="paragraph" style:default-outline-level="">
      <style:paragraph-properties fo:margin-top="0.282cm" fo:margin-bottom="0cm" style:contextual-spacing="false" fo:text-align="center" style:justify-single-word="false"/>
      <style:text-properties fo:color="#404040" loext:opacity="100%" fo:font-style="italic" style:font-style-asian="italic" style:font-style-complex="italic"/>
    </style:style>
    <style:style style:name="List_20_Paragraph" style:display-name="List Paragraph" style:family="paragraph" style:default-outline-level="">
      <style:paragraph-properties fo:margin-left="1.27cm" fo:margin-right="0cm" fo:margin-top="0cm" fo:margin-bottom="0cm" style:contextual-spacing="true" fo:text-indent="0cm" style:auto-text-indent="false"/>
    </style:style>
    <style:style style:name="Intense_20_Quote" style:display-name="Intense Quote" style:family="paragraph" style:default-outline-level="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ubtitle" style:family="paragraph" style:parent-style-name="normal" style:next-style-name="Standard" style:default-outline-level="" style:class="chapter">
      <style:text-properties fo:color="#595959" loext:opacity="100%" fo:font-size="14pt" style:font-size-asian="14pt" style:font-size-complex="14pt"/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Aptos1" style:font-family-asian="Aptos" style:font-family-generic-asian="system" style:font-pitch-asian="variable" style:font-size-asian="20pt" style:font-name-complex="Aptos1" style:font-family-complex="Aptos" style:font-family-generic-complex="system" style:font-pitch-complex="variable" style:font-size-complex="20pt"/>
    </style:style>
    <style:style style:name="Titolo_20_2_20_Carattere" style:display-name="Titolo 2 Carattere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16pt" style:font-name-asian="Aptos1" style:font-family-asian="Aptos" style:font-family-generic-asian="system" style:font-pitch-asian="variable" style:font-size-asian="16pt" style:font-name-complex="Aptos1" style:font-family-complex="Aptos" style:font-family-generic-complex="system" style:font-pitch-complex="variable" style:font-size-complex="16pt"/>
    </style:style>
    <style:style style:name="Titolo_20_3_20_Carattere" style:display-name="Titolo 3 Carattere" style:family="text" style:parent-style-name="Default_20_Paragraph_20_Font">
      <style:text-properties fo:color="#0f4761" loext:opacity="100%" fo:font-size="14pt" style:font-name-asian="Aptos1" style:font-family-asian="Aptos" style:font-family-generic-asian="system" style:font-pitch-asian="variable" style:font-size-asian="14pt" style:font-name-complex="Aptos1" style:font-family-complex="Aptos" style:font-family-generic-complex="system" style:font-pitch-complex="variable" style:font-size-complex="14pt"/>
    </style:style>
    <style:style style:name="Titolo_20_4_20_Carattere" style:display-name="Titolo 4 Carattere" style:family="text" style:parent-style-name="Default_20_Paragraph_20_Font">
      <style:text-properties fo:color="#0f4761" loext:opacity="100%" fo:font-style="italic" style:font-name-asian="Aptos1" style:font-family-asian="Aptos" style:font-family-generic-asian="system" style:font-pitch-asian="variable" style:font-style-asian="italic" style:font-name-complex="Aptos1" style:font-family-complex="Aptos" style:font-family-generic-complex="system" style:font-pitch-complex="variable" style:font-style-complex="italic"/>
    </style:style>
    <style:style style:name="Titolo_20_5_20_Carattere" style:display-name="Titolo 5 Carattere" style:family="text" style:parent-style-name="Default_20_Paragraph_20_Font">
      <style:text-properties fo:color="#0f4761" loext:opacity="100%" style:font-name-asian="Aptos1" style:font-family-asian="Aptos" style:font-family-generic-asian="system" style:font-pitch-asian="variable" style:font-name-complex="Aptos1" style:font-family-complex="Aptos" style:font-family-generic-complex="system" style:font-pitch-complex="variable"/>
    </style:style>
    <style:style style:name="Titolo_20_6_20_Carattere" style:display-name="Titolo 6 Carattere" style:family="text" style:parent-style-name="Default_20_Paragraph_20_Font">
      <style:text-properties fo:color="#595959" loext:opacity="100%" fo:font-style="italic" style:font-name-asian="Aptos1" style:font-family-asian="Aptos" style:font-family-generic-asian="system" style:font-pitch-asian="variable" style:font-style-asian="italic" style:font-name-complex="Aptos1" style:font-family-complex="Aptos" style:font-family-generic-complex="system" style:font-pitch-complex="variable" style:font-style-complex="italic"/>
    </style:style>
    <style:style style:name="Titolo_20_7_20_Carattere" style:display-name="Titolo 7 Carattere" style:family="text" style:parent-style-name="Default_20_Paragraph_20_Font">
      <style:text-properties fo:color="#595959" loext:opacity="100%" style:font-name-asian="Aptos1" style:font-family-asian="Aptos" style:font-family-generic-asian="system" style:font-pitch-asian="variable" style:font-name-complex="Aptos1" style:font-family-complex="Aptos" style:font-family-generic-complex="system" style:font-pitch-complex="variable"/>
    </style:style>
    <style:style style:name="Titolo_20_8_20_Carattere" style:display-name="Titolo 8 Carattere" style:family="text" style:parent-style-name="Default_20_Paragraph_20_Font">
      <style:text-properties fo:color="#272727" loext:opacity="100%" fo:font-style="italic" style:font-name-asian="Aptos1" style:font-family-asian="Aptos" style:font-family-generic-asian="system" style:font-pitch-asian="variable" style:font-style-asian="italic" style:font-name-complex="Aptos1" style:font-family-complex="Aptos" style:font-family-generic-complex="system" style:font-pitch-complex="variable" style:font-style-complex="italic"/>
    </style:style>
    <style:style style:name="Titolo_20_9_20_Carattere" style:display-name="Titolo 9 Carattere" style:family="text" style:parent-style-name="Default_20_Paragraph_20_Font">
      <style:text-properties fo:color="#272727" loext:opacity="100%" style:font-name-asian="Aptos1" style:font-family-asian="Aptos" style:font-family-generic-asian="system" style:font-pitch-asian="variable" style:font-name-complex="Aptos1" style:font-family-complex="Aptos" style:font-family-generic-complex="system" style:font-pitch-complex="variable"/>
    </style:style>
    <style:style style:name="Titolo_20_Carattere" style:display-name="Titolo Carattere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Aptos1" style:font-family-asian="Aptos" style:font-family-generic-asian="system" style:font-pitch-asian="variable" style:font-size-asian="28pt" style:font-name-complex="Aptos1" style:font-family-complex="Aptos" style:font-family-generic-complex="system" style:font-pitch-complex="variable" style:font-size-complex="28pt"/>
    </style:style>
    <style:style style:name="Sottotitolo_20_Carattere" style:display-name="Sottotitolo Carattere" style:family="text" style:parent-style-name="Default_20_Paragraph_20_Font">
      <style:text-properties fo:color="#595959" loext:opacity="100%" fo:font-size="14pt" fo:letter-spacing="0.026cm" style:font-name-asian="Aptos1" style:font-family-asian="Aptos" style:font-family-generic-asian="system" style:font-pitch-asian="variable" style:font-size-asian="14pt" style:font-name-complex="Aptos1" style:font-family-complex="Aptos" style:font-family-generic-complex="system" style:font-pitch-complex="variable" style:font-size-complex="14pt"/>
    </style:style>
    <style:style style:name="Citazione_20_Carattere" style:display-name="Citazione Carattere" style:family="text" style:parent-style-name="Default_20_Paragraph_20_Font">
      <style:text-properties fo:color="#404040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Citazione_20_intensa_20_Carattere" style:display-name="Citazione intensa Carattere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/>
    </style:style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ListLabel_20_1" style:display-name="ListLabel 1" style:family="text">
      <style:text-properties fo:font-size="12pt" fo:font-weight="bold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" style:display-name="ListLabel 2" style:family="text">
      <style:text-properties fo:font-size="12pt" fo:font-weight="normal"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4" style:display-name="ListLabel 4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5" style:display-name="ListLabel 5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7" style:display-name="ListLabel 7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8" style:display-name="ListLabel 8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0" style:display-name="ListLabel 10" style:family="text">
      <style:text-properties fo:font-size="12pt" fo:font-weight="bold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1" style:display-name="ListLabel 11" style:family="text">
      <style:text-properties fo:font-size="12pt" fo:font-weight="normal"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3" style:display-name="ListLabel 13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4" style:display-name="ListLabel 14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6" style:display-name="ListLabel 16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7" style:display-name="ListLabel 17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9" style:display-name="ListLabel 19" style:family="text">
      <style:text-properties fo:font-size="12pt" fo:font-weight="bold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0" style:display-name="ListLabel 20" style:family="text">
      <style:text-properties fo:font-size="12pt" fo:font-weight="normal"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2" style:display-name="ListLabel 22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3" style:display-name="ListLabel 23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5" style:display-name="ListLabel 25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6" style:display-name="ListLabel 26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8" style:display-name="ListLabel 28" style:family="text">
      <style:text-properties fo:font-size="12pt" fo:font-weight="bold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29" style:display-name="ListLabel 29" style:family="text">
      <style:text-properties fo:font-size="12pt" fo:font-weight="normal"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31" style:display-name="ListLabel 31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32" style:display-name="ListLabel 32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34" style:display-name="ListLabel 34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35" style:display-name="ListLabel 35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37" style:display-name="ListLabel 37" style:family="text">
      <style:text-properties fo:font-size="12pt" fo:font-weight="bold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38" style:display-name="ListLabel 38" style:family="text">
      <style:text-properties fo:font-size="12pt" fo:font-weight="normal"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39" style:display-name="ListLabel 39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40" style:display-name="ListLabel 40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41" style:display-name="ListLabel 41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42" style:display-name="ListLabel 42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43" style:display-name="ListLabel 43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44" style:display-name="ListLabel 44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45" style:display-name="ListLabel 45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46" style:display-name="ListLabel 46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47" style:display-name="ListLabel 47" style:family="text">
      <style:text-properties fo:font-size="12pt" fo:font-weight="normal"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48" style:display-name="ListLabel 48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49" style:display-name="ListLabel 49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50" style:display-name="ListLabel 50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51" style:display-name="ListLabel 51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52" style:display-name="ListLabel 52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53" style:display-name="ListLabel 53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54" style:display-name="ListLabel 54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55" style:display-name="ListLabel 55" style:family="text">
      <style:text-properties fo:font-size="12pt" fo:font-weight="normal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56" style:display-name="ListLabel 56" style:family="text">
      <style:text-properties fo:font-size="12pt" fo:font-weight="normal"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57" style:display-name="ListLabel 57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58" style:display-name="ListLabel 58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59" style:display-name="ListLabel 59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60" style:display-name="ListLabel 60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61" style:display-name="ListLabel 61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62" style:display-name="ListLabel 62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63" style:display-name="ListLabel 63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64" style:display-name="ListLabel 64" style:family="text">
      <style:text-properties fo:font-size="12pt" fo:font-weight="normal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65" style:display-name="ListLabel 65" style:family="text">
      <style:text-properties fo:font-size="12pt" fo:font-weight="normal"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66" style:display-name="ListLabel 66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67" style:display-name="ListLabel 67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68" style:display-name="ListLabel 68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69" style:display-name="ListLabel 69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70" style:display-name="ListLabel 70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71" style:display-name="ListLabel 71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72" style:display-name="ListLabel 72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73" style:display-name="ListLabel 73" style:family="text">
      <style:text-properties fo:font-size="12pt" fo:font-weight="bold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74" style:display-name="ListLabel 74" style:family="text">
      <style:text-properties fo:font-size="12pt" fo:font-weight="normal"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75" style:display-name="ListLabel 75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76" style:display-name="ListLabel 76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77" style:display-name="ListLabel 77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78" style:display-name="ListLabel 78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79" style:display-name="ListLabel 79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80" style:display-name="ListLabel 80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81" style:display-name="ListLabel 81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82" style:display-name="ListLabel 82" style:family="text">
      <style:text-properties fo:font-size="12pt" fo:font-weight="bold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83" style:display-name="ListLabel 83" style:family="text">
      <style:text-properties fo:font-size="12pt" fo:font-weight="normal"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84" style:display-name="ListLabel 84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85" style:display-name="ListLabel 85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86" style:display-name="ListLabel 86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87" style:display-name="ListLabel 87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88" style:display-name="ListLabel 88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89" style:display-name="ListLabel 89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90" style:display-name="ListLabel 90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91" style:display-name="ListLabel 91" style:family="text">
      <style:text-properties fo:font-size="12pt" fo:font-weight="bold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92" style:display-name="ListLabel 92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93" style:display-name="ListLabel 93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94" style:display-name="ListLabel 94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95" style:display-name="ListLabel 95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96" style:display-name="ListLabel 96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97" style:display-name="ListLabel 97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98" style:display-name="ListLabel 98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99" style:display-name="ListLabel 99" style:family="text">
      <style:text-properties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Noto Sans Symbols'"/>
      </text:list-level-style-bullet>
      <text:list-level-style-bullet text:level="2" text:style-name="ListLabel_20_2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3" loext:num-list-format="%3%▪" style:num-suffix="▪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Noto Sans Symbols'"/>
      </text:list-level-style-bullet>
      <text:list-level-style-bullet text:level="4" text:style-name="ListLabel_20_4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'Noto Sans Symbols'"/>
      </text:list-level-style-bullet>
      <text:list-level-style-bullet text:level="5" text:style-name="ListLabel_20_5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6" loext:num-list-format="%6%▪" style:num-suffix="▪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Noto Sans Symbols'"/>
      </text:list-level-style-bullet>
      <text:list-level-style-bullet text:level="7" text:style-name="ListLabel_20_7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'Noto Sans Symbols'"/>
      </text:list-level-style-bullet>
      <text:list-level-style-bullet text:level="8" text:style-name="ListLabel_20_8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9" loext:num-list-format="%9%▪" style:num-suffix="▪" text:bullet-char="▪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Noto Sans Symbol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Noto Sans Symbols'"/>
      </text:list-level-style-bullet>
      <text:list-level-style-bullet text:level="2" text:style-name="ListLabel_20_11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12" loext:num-list-format="%3%▪" style:num-suffix="▪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Noto Sans Symbols'"/>
      </text:list-level-style-bullet>
      <text:list-level-style-bullet text:level="4" text:style-name="ListLabel_20_13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'Noto Sans Symbols'"/>
      </text:list-level-style-bullet>
      <text:list-level-style-bullet text:level="5" text:style-name="ListLabel_20_14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15" loext:num-list-format="%6%▪" style:num-suffix="▪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Noto Sans Symbols'"/>
      </text:list-level-style-bullet>
      <text:list-level-style-bullet text:level="7" text:style-name="ListLabel_20_16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'Noto Sans Symbols'"/>
      </text:list-level-style-bullet>
      <text:list-level-style-bullet text:level="8" text:style-name="ListLabel_20_17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18" loext:num-list-format="%9%▪" style:num-suffix="▪" text:bullet-char="▪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Noto Sans Symbol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Noto Sans Symbols'"/>
      </text:list-level-style-bullet>
      <text:list-level-style-bullet text:level="2" text:style-name="ListLabel_20_20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21" loext:num-list-format="%3%▪" style:num-suffix="▪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Noto Sans Symbols'"/>
      </text:list-level-style-bullet>
      <text:list-level-style-bullet text:level="4" text:style-name="ListLabel_20_22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'Noto Sans Symbols'"/>
      </text:list-level-style-bullet>
      <text:list-level-style-bullet text:level="5" text:style-name="ListLabel_20_23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24" loext:num-list-format="%6%▪" style:num-suffix="▪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Noto Sans Symbols'"/>
      </text:list-level-style-bullet>
      <text:list-level-style-bullet text:level="7" text:style-name="ListLabel_20_25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'Noto Sans Symbols'"/>
      </text:list-level-style-bullet>
      <text:list-level-style-bullet text:level="8" text:style-name="ListLabel_20_26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27" loext:num-list-format="%9%▪" style:num-suffix="▪" text:bullet-char="▪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Noto Sans Symbol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Noto Sans Symbols'"/>
      </text:list-level-style-bullet>
      <text:list-level-style-bullet text:level="2" text:style-name="ListLabel_20_29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30" loext:num-list-format="%3%▪" style:num-suffix="▪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Noto Sans Symbols'"/>
      </text:list-level-style-bullet>
      <text:list-level-style-bullet text:level="4" text:style-name="ListLabel_20_3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'Noto Sans Symbols'"/>
      </text:list-level-style-bullet>
      <text:list-level-style-bullet text:level="5" text:style-name="ListLabel_20_32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33" loext:num-list-format="%6%▪" style:num-suffix="▪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Noto Sans Symbols'"/>
      </text:list-level-style-bullet>
      <text:list-level-style-bullet text:level="7" text:style-name="ListLabel_20_34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'Noto Sans Symbols'"/>
      </text:list-level-style-bullet>
      <text:list-level-style-bullet text:level="8" text:style-name="ListLabel_20_35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36" loext:num-list-format="%9%▪" style:num-suffix="▪" text:bullet-char="▪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Noto Sans Symbol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Noto Sans Symbols'"/>
      </text:list-level-style-bullet>
      <text:list-level-style-bullet text:level="2" text:style-name="ListLabel_20_38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39" loext:num-list-format="%3%▪" style:num-suffix="▪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Noto Sans Symbols'"/>
      </text:list-level-style-bullet>
      <text:list-level-style-bullet text:level="4" text:style-name="ListLabel_20_40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'Noto Sans Symbols'"/>
      </text:list-level-style-bullet>
      <text:list-level-style-bullet text:level="5" text:style-name="ListLabel_20_41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42" loext:num-list-format="%6%▪" style:num-suffix="▪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Noto Sans Symbols'"/>
      </text:list-level-style-bullet>
      <text:list-level-style-bullet text:level="7" text:style-name="ListLabel_20_43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'Noto Sans Symbols'"/>
      </text:list-level-style-bullet>
      <text:list-level-style-bullet text:level="8" text:style-name="ListLabel_20_44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45" loext:num-list-format="%9%▪" style:num-suffix="▪" text:bullet-char="▪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Noto Sans Symbol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Noto Sans Symbols'"/>
      </text:list-level-style-bullet>
      <text:list-level-style-bullet text:level="2" text:style-name="ListLabel_20_47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48" loext:num-list-format="%3%▪" style:num-suffix="▪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Noto Sans Symbols'"/>
      </text:list-level-style-bullet>
      <text:list-level-style-bullet text:level="4" text:style-name="ListLabel_20_49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'Noto Sans Symbols'"/>
      </text:list-level-style-bullet>
      <text:list-level-style-bullet text:level="5" text:style-name="ListLabel_20_50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51" loext:num-list-format="%6%▪" style:num-suffix="▪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Noto Sans Symbols'"/>
      </text:list-level-style-bullet>
      <text:list-level-style-bullet text:level="7" text:style-name="ListLabel_20_52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'Noto Sans Symbols'"/>
      </text:list-level-style-bullet>
      <text:list-level-style-bullet text:level="8" text:style-name="ListLabel_20_53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54" loext:num-list-format="%9%▪" style:num-suffix="▪" text:bullet-char="▪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Noto Sans Symbol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Noto Sans Symbols'"/>
      </text:list-level-style-bullet>
      <text:list-level-style-bullet text:level="2" text:style-name="ListLabel_20_56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57" loext:num-list-format="%3%▪" style:num-suffix="▪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Noto Sans Symbols'"/>
      </text:list-level-style-bullet>
      <text:list-level-style-bullet text:level="4" text:style-name="ListLabel_20_58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'Noto Sans Symbols'"/>
      </text:list-level-style-bullet>
      <text:list-level-style-bullet text:level="5" text:style-name="ListLabel_20_59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60" loext:num-list-format="%6%▪" style:num-suffix="▪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Noto Sans Symbols'"/>
      </text:list-level-style-bullet>
      <text:list-level-style-bullet text:level="7" text:style-name="ListLabel_20_6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'Noto Sans Symbols'"/>
      </text:list-level-style-bullet>
      <text:list-level-style-bullet text:level="8" text:style-name="ListLabel_20_62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63" loext:num-list-format="%9%▪" style:num-suffix="▪" text:bullet-char="▪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Noto Sans Symbol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Noto Sans Symbols'"/>
      </text:list-level-style-bullet>
      <text:list-level-style-bullet text:level="2" text:style-name="ListLabel_20_65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66" loext:num-list-format="%3%▪" style:num-suffix="▪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Noto Sans Symbols'"/>
      </text:list-level-style-bullet>
      <text:list-level-style-bullet text:level="4" text:style-name="ListLabel_20_67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'Noto Sans Symbols'"/>
      </text:list-level-style-bullet>
      <text:list-level-style-bullet text:level="5" text:style-name="ListLabel_20_68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69" loext:num-list-format="%6%▪" style:num-suffix="▪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Noto Sans Symbols'"/>
      </text:list-level-style-bullet>
      <text:list-level-style-bullet text:level="7" text:style-name="ListLabel_20_70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'Noto Sans Symbols'"/>
      </text:list-level-style-bullet>
      <text:list-level-style-bullet text:level="8" text:style-name="ListLabel_20_71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72" loext:num-list-format="%9%▪" style:num-suffix="▪" text:bullet-char="▪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Noto Sans Symbol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Noto Sans Symbols'"/>
      </text:list-level-style-bullet>
      <text:list-level-style-bullet text:level="2" text:style-name="ListLabel_20_74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75" loext:num-list-format="%3%▪" style:num-suffix="▪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Noto Sans Symbols'"/>
      </text:list-level-style-bullet>
      <text:list-level-style-bullet text:level="4" text:style-name="ListLabel_20_76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'Noto Sans Symbols'"/>
      </text:list-level-style-bullet>
      <text:list-level-style-bullet text:level="5" text:style-name="ListLabel_20_77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78" loext:num-list-format="%6%▪" style:num-suffix="▪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Noto Sans Symbols'"/>
      </text:list-level-style-bullet>
      <text:list-level-style-bullet text:level="7" text:style-name="ListLabel_20_79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'Noto Sans Symbols'"/>
      </text:list-level-style-bullet>
      <text:list-level-style-bullet text:level="8" text:style-name="ListLabel_20_80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81" loext:num-list-format="%9%▪" style:num-suffix="▪" text:bullet-char="▪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Noto Sans Symbol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Noto Sans Symbols'"/>
      </text:list-level-style-bullet>
      <text:list-level-style-bullet text:level="2" text:style-name="ListLabel_20_83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84" loext:num-list-format="%3%▪" style:num-suffix="▪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Noto Sans Symbols'"/>
      </text:list-level-style-bullet>
      <text:list-level-style-bullet text:level="4" text:style-name="ListLabel_20_85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'Noto Sans Symbols'"/>
      </text:list-level-style-bullet>
      <text:list-level-style-bullet text:level="5" text:style-name="ListLabel_20_86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87" loext:num-list-format="%6%▪" style:num-suffix="▪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Noto Sans Symbols'"/>
      </text:list-level-style-bullet>
      <text:list-level-style-bullet text:level="7" text:style-name="ListLabel_20_88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'Noto Sans Symbols'"/>
      </text:list-level-style-bullet>
      <text:list-level-style-bullet text:level="8" text:style-name="ListLabel_20_89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90" loext:num-list-format="%9%▪" style:num-suffix="▪" text:bullet-char="▪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Noto Sans Symbol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Noto Sans Symbols'"/>
      </text:list-level-style-bullet>
      <text:list-level-style-bullet text:level="2" text:style-name="ListLabel_20_92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93" loext:num-list-format="%3%▪" style:num-suffix="▪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Noto Sans Symbols'"/>
      </text:list-level-style-bullet>
      <text:list-level-style-bullet text:level="4" text:style-name="ListLabel_20_94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'Noto Sans Symbols'"/>
      </text:list-level-style-bullet>
      <text:list-level-style-bullet text:level="5" text:style-name="ListLabel_20_95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96" loext:num-list-format="%6%▪" style:num-suffix="▪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Noto Sans Symbols'"/>
      </text:list-level-style-bullet>
      <text:list-level-style-bullet text:level="7" text:style-name="ListLabel_20_97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'Noto Sans Symbols'"/>
      </text:list-level-style-bullet>
      <text:list-level-style-bullet text:level="8" text:style-name="ListLabel_20_98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99" loext:num-list-format="%9%▪" style:num-suffix="▪" text:bullet-char="▪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Noto Sans Symbol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right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ptos" fo:font-size="12pt" fo:font-style="normal" style:text-underline-style="none" fo:font-weight="normal" style:font-name-asian="Aptos1" style:font-size-asian="12pt" style:font-style-asian="normal" style:font-weight-asian="normal" style:font-name-complex="Aptos1" style:font-size-complex="12pt" style:font-style-complex="normal" style:font-weight-complex="normal"/>
    </style:style>
    <style:page-layout style:name="Mpm1">
      <style:page-layout-properties fo:page-width="21.001cm" fo:page-height="29.7cm" style:num-format="1" style:print-orientation="portrait" fo:margin-top="2.499cm" fo:margin-bottom="1.249cm" fo:margin-left="2cm" fo:margin-right="2cm" style:writing-mode="lr-tb" style:layout-grid-color="#c0c0c0" style:layout-grid-lines="2520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1cm" fo:margin-left="0cm" fo:margin-right="0cm" fo:margin-top="0.65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6</text:page-number></text:p>
        <text:p text:style-name="MP2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1T06:50:00</meta:creation-date>
    <meta:initial-creator>Edoardo Fusi</meta:initial-creator>
    <meta:generator>LibreOffice/26.2.5.2$Windows_X86_64 LibreOffice_project/cd7284b4cbbfeb507e630c1aac019f4157393acb</meta:generator>
    <meta:document-statistic meta:table-count="0" meta:image-count="0" meta:object-count="0" meta:page-count="6" meta:paragraph-count="175" meta:word-count="1155" meta:character-count="7122" meta:non-whitespace-character-count="6070"/>
  </office:meta>
</office:document-meta>
</file>